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ica1" style:family="table" style:master-page-name="Standard">
      <style:table-properties style:width="15.875cm" fo:margin-left="0.229cm" fo:margin-top="0cm" fo:margin-bottom="0cm" style:page-number="auto" table:align="left" style:writing-mode="lr-tb"/>
    </style:style>
    <style:style style:name="Tablica1.A" style:family="table-column">
      <style:table-column-properties style:column-width="3.974cm"/>
    </style:style>
    <style:style style:name="Tablica1.B" style:family="table-column">
      <style:table-column-properties style:column-width="11.899cm"/>
    </style:style>
    <style:style style:name="Tablica1.1" style:family="table-row">
      <style:table-row-properties fo:keep-together="auto"/>
    </style:style>
    <style:style style:name="Tablica1.A1" style:family="table-cell">
      <style:table-cell-properties fo:background-color="#e7f0f9" fo:padding-left="0.018cm" fo:padding-right="0.018cm" fo:padding-top="0cm" fo:padding-bottom="0cm" fo:border="none">
        <style:background-image/>
      </style:table-cell-properties>
    </style:style>
    <style:style style:name="Tablica2" style:family="table">
      <style:table-properties style:width="15.875cm" fo:margin-left="0.097cm" fo:margin-top="0cm" fo:margin-bottom="0cm" table:align="left" style:writing-mode="lr-tb"/>
    </style:style>
    <style:style style:name="Tablica2.A" style:family="table-column">
      <style:table-column-properties style:column-width="1.235cm"/>
    </style:style>
    <style:style style:name="Tablica2.B" style:family="table-column">
      <style:table-column-properties style:column-width="5.607cm"/>
    </style:style>
    <style:style style:name="Tablica2.C" style:family="table-column">
      <style:table-column-properties style:column-width="1.236cm"/>
    </style:style>
    <style:style style:name="Tablica2.D" style:family="table-column">
      <style:table-column-properties style:column-width="3.281cm"/>
    </style:style>
    <style:style style:name="Tablica2.E" style:family="table-column">
      <style:table-column-properties style:column-width="3.279cm"/>
    </style:style>
    <style:style style:name="Tablica2.1" style:family="table-row">
      <style:table-row-properties fo:keep-together="always"/>
    </style:style>
    <style:style style:name="Tablica2.A1" style:family="table-cell">
      <style:table-cell-properties style:vertical-align="middle" fo:background-color="#e7f0f9" fo:padding-left="0.071cm" fo:padding-right="0.071cm" fo:padding-top="0cm" fo:padding-bottom="0cm" fo:border-left="1.5pt solid #bababa" fo:border-right="1pt solid #dadada" fo:border-top="1.5pt solid #bababa" fo:border-bottom="1pt solid #bababa">
        <style:background-image/>
      </style:table-cell-properties>
    </style:style>
    <style:style style:name="Tablica2.B1" style:family="table-cell">
      <style:table-cell-properties style:vertical-align="middle" fo:background-color="#e7f0f9" fo:padding-left="0.071cm" fo:padding-right="0.071cm" fo:padding-top="0cm" fo:padding-bottom="0cm" fo:border-left="1pt solid #dadada" fo:border-right="1pt solid #dadada" fo:border-top="1.5pt solid #bababa" fo:border-bottom="1pt solid #bababa">
        <style:background-image/>
      </style:table-cell-properties>
    </style:style>
    <style:style style:name="Tablica2.F1" style:family="table-cell">
      <style:table-cell-properties style:vertical-align="middle" fo:background-color="#e7f0f9" fo:padding-left="0.071cm" fo:padding-right="0.071cm" fo:padding-top="0cm" fo:padding-bottom="0cm" fo:border-left="1pt solid #dadada" fo:border-right="1.5pt solid #bababa" fo:border-top="1.5pt solid #bababa" fo:border-bottom="1pt solid #bababa">
        <style:background-image/>
      </style:table-cell-properties>
    </style:style>
    <style:style style:name="Tablica2.2" style:family="table-row">
      <style:table-row-properties style:min-row-height="0.988cm" fo:keep-together="always"/>
    </style:style>
    <style:style style:name="Tablica2.A2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pt solid #bababa"/>
    </style:style>
    <style:style style:name="Tablica2.B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C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D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E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F2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pt solid #bababa"/>
    </style:style>
    <style:style style:name="Tablica2.A3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pt solid #bababa"/>
    </style:style>
    <style:style style:name="Tablica2.B3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C3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D3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E3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F3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pt solid #bababa"/>
    </style:style>
    <style:style style:name="Tablica2.A4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pt solid #bababa"/>
    </style:style>
    <style:style style:name="Tablica2.B4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C4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D4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E4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F4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pt solid #bababa"/>
    </style:style>
    <style:style style:name="Tablica2.A5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pt solid #bababa"/>
    </style:style>
    <style:style style:name="Tablica2.B5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C5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D5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E5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F5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pt solid #bababa"/>
    </style:style>
    <style:style style:name="Tablica2.A6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pt solid #bababa"/>
    </style:style>
    <style:style style:name="Tablica2.B6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C6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D6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E6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F6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pt solid #bababa"/>
    </style:style>
    <style:style style:name="Tablica2.A7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pt solid #bababa"/>
    </style:style>
    <style:style style:name="Tablica2.B7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C7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D7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E7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F7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pt solid #bababa"/>
    </style:style>
    <style:style style:name="Tablica2.A8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pt solid #bababa"/>
    </style:style>
    <style:style style:name="Tablica2.B8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C8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D8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E8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F8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pt solid #bababa"/>
    </style:style>
    <style:style style:name="Tablica2.A9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pt solid #bababa"/>
    </style:style>
    <style:style style:name="Tablica2.B9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C9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D9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E9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F9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pt solid #bababa"/>
    </style:style>
    <style:style style:name="Tablica2.A10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pt solid #bababa"/>
    </style:style>
    <style:style style:name="Tablica2.B10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C10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D10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E10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pt solid #bababa"/>
    </style:style>
    <style:style style:name="Tablica2.F10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pt solid #bababa"/>
    </style:style>
    <style:style style:name="Tablica2.A11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.5pt solid #bababa"/>
    </style:style>
    <style:style style:name="Tablica2.B11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2.C11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2.D11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2.E11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2.F11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.5pt solid #bababa"/>
    </style:style>
    <style:style style:name="Tablica3" style:family="table">
      <style:table-properties style:width="15.875cm" fo:margin-left="0.097cm" fo:margin-top="0cm" fo:margin-bottom="0cm" table:align="left" style:writing-mode="lr-tb"/>
    </style:style>
    <style:style style:name="Tablica3.A" style:family="table-column">
      <style:table-column-properties style:column-width="1.235cm"/>
    </style:style>
    <style:style style:name="Tablica3.B" style:family="table-column">
      <style:table-column-properties style:column-width="5.607cm"/>
    </style:style>
    <style:style style:name="Tablica3.C" style:family="table-column">
      <style:table-column-properties style:column-width="1.236cm"/>
    </style:style>
    <style:style style:name="Tablica3.D" style:family="table-column">
      <style:table-column-properties style:column-width="3.281cm"/>
    </style:style>
    <style:style style:name="Tablica3.E" style:family="table-column">
      <style:table-column-properties style:column-width="3.279cm"/>
    </style:style>
    <style:style style:name="Tablica3.1" style:family="table-row">
      <style:table-row-properties fo:keep-together="always"/>
    </style:style>
    <style:style style:name="Tablica3.A1" style:family="table-cell">
      <style:table-cell-properties style:vertical-align="middle" fo:background-color="#e7f0f9" fo:padding-left="0.071cm" fo:padding-right="0.071cm" fo:padding-top="0cm" fo:padding-bottom="0cm" fo:border-left="1.5pt solid #bababa" fo:border-right="1pt solid #dadada" fo:border-top="1.5pt solid #bababa" fo:border-bottom="1pt solid #bababa">
        <style:background-image/>
      </style:table-cell-properties>
    </style:style>
    <style:style style:name="Tablica3.B1" style:family="table-cell">
      <style:table-cell-properties style:vertical-align="middle" fo:background-color="#e7f0f9" fo:padding-left="0.071cm" fo:padding-right="0.071cm" fo:padding-top="0cm" fo:padding-bottom="0cm" fo:border-left="1pt solid #dadada" fo:border-right="1pt solid #dadada" fo:border-top="1.5pt solid #bababa" fo:border-bottom="1pt solid #bababa">
        <style:background-image/>
      </style:table-cell-properties>
    </style:style>
    <style:style style:name="Tablica3.F1" style:family="table-cell">
      <style:table-cell-properties style:vertical-align="middle" fo:background-color="#e7f0f9" fo:padding-left="0.071cm" fo:padding-right="0.071cm" fo:padding-top="0cm" fo:padding-bottom="0cm" fo:border-left="1pt solid #dadada" fo:border-right="1.5pt solid #bababa" fo:border-top="1.5pt solid #bababa" fo:border-bottom="1pt solid #bababa">
        <style:background-image/>
      </style:table-cell-properties>
    </style:style>
    <style:style style:name="Tablica3.2" style:family="table-row">
      <style:table-row-properties style:min-row-height="0.988cm" fo:keep-together="always"/>
    </style:style>
    <style:style style:name="Tablica3.A2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.5pt solid #bababa"/>
    </style:style>
    <style:style style:name="Tablica3.B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3.C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3.D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3.E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3.F2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.5pt solid #bababa"/>
    </style:style>
    <style:style style:name="Tablica4" style:family="table">
      <style:table-properties style:width="15.875cm" fo:margin-left="0.097cm" fo:margin-top="0cm" fo:margin-bottom="0cm" table:align="left" style:writing-mode="lr-tb"/>
    </style:style>
    <style:style style:name="Tablica4.A" style:family="table-column">
      <style:table-column-properties style:column-width="1.235cm"/>
    </style:style>
    <style:style style:name="Tablica4.B" style:family="table-column">
      <style:table-column-properties style:column-width="5.607cm"/>
    </style:style>
    <style:style style:name="Tablica4.C" style:family="table-column">
      <style:table-column-properties style:column-width="1.236cm"/>
    </style:style>
    <style:style style:name="Tablica4.D" style:family="table-column">
      <style:table-column-properties style:column-width="3.281cm"/>
    </style:style>
    <style:style style:name="Tablica4.E" style:family="table-column">
      <style:table-column-properties style:column-width="3.279cm"/>
    </style:style>
    <style:style style:name="Tablica4.1" style:family="table-row">
      <style:table-row-properties fo:keep-together="always"/>
    </style:style>
    <style:style style:name="Tablica4.A1" style:family="table-cell">
      <style:table-cell-properties style:vertical-align="middle" fo:background-color="#e7f0f9" fo:padding-left="0.071cm" fo:padding-right="0.071cm" fo:padding-top="0cm" fo:padding-bottom="0cm" fo:border-left="1.5pt solid #bababa" fo:border-right="1pt solid #dadada" fo:border-top="1.5pt solid #bababa" fo:border-bottom="1pt solid #bababa">
        <style:background-image/>
      </style:table-cell-properties>
    </style:style>
    <style:style style:name="Tablica4.B1" style:family="table-cell">
      <style:table-cell-properties style:vertical-align="middle" fo:background-color="#e7f0f9" fo:padding-left="0.071cm" fo:padding-right="0.071cm" fo:padding-top="0cm" fo:padding-bottom="0cm" fo:border-left="1pt solid #dadada" fo:border-right="1pt solid #dadada" fo:border-top="1.5pt solid #bababa" fo:border-bottom="1pt solid #bababa">
        <style:background-image/>
      </style:table-cell-properties>
    </style:style>
    <style:style style:name="Tablica4.F1" style:family="table-cell">
      <style:table-cell-properties style:vertical-align="middle" fo:background-color="#e7f0f9" fo:padding-left="0.071cm" fo:padding-right="0.071cm" fo:padding-top="0cm" fo:padding-bottom="0cm" fo:border-left="1pt solid #dadada" fo:border-right="1.5pt solid #bababa" fo:border-top="1.5pt solid #bababa" fo:border-bottom="1pt solid #bababa">
        <style:background-image/>
      </style:table-cell-properties>
    </style:style>
    <style:style style:name="Tablica4.2" style:family="table-row">
      <style:table-row-properties style:min-row-height="0.988cm" fo:keep-together="always"/>
    </style:style>
    <style:style style:name="Tablica4.A2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.5pt solid #bababa"/>
    </style:style>
    <style:style style:name="Tablica4.B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4.C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4.D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4.E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4.F2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.5pt solid #bababa"/>
    </style:style>
    <style:style style:name="Tablica5" style:family="table">
      <style:table-properties style:width="15.875cm" fo:margin-left="0.097cm" fo:margin-top="0cm" fo:margin-bottom="0cm" table:align="left" style:writing-mode="lr-tb"/>
    </style:style>
    <style:style style:name="Tablica5.A" style:family="table-column">
      <style:table-column-properties style:column-width="1.235cm"/>
    </style:style>
    <style:style style:name="Tablica5.B" style:family="table-column">
      <style:table-column-properties style:column-width="5.607cm"/>
    </style:style>
    <style:style style:name="Tablica5.C" style:family="table-column">
      <style:table-column-properties style:column-width="1.236cm"/>
    </style:style>
    <style:style style:name="Tablica5.D" style:family="table-column">
      <style:table-column-properties style:column-width="3.281cm"/>
    </style:style>
    <style:style style:name="Tablica5.E" style:family="table-column">
      <style:table-column-properties style:column-width="3.279cm"/>
    </style:style>
    <style:style style:name="Tablica5.1" style:family="table-row">
      <style:table-row-properties fo:keep-together="always"/>
    </style:style>
    <style:style style:name="Tablica5.A1" style:family="table-cell">
      <style:table-cell-properties style:vertical-align="middle" fo:background-color="#e7f0f9" fo:padding-left="0.071cm" fo:padding-right="0.071cm" fo:padding-top="0cm" fo:padding-bottom="0cm" fo:border-left="1.5pt solid #bababa" fo:border-right="1pt solid #dadada" fo:border-top="1.5pt solid #bababa" fo:border-bottom="1pt solid #bababa">
        <style:background-image/>
      </style:table-cell-properties>
    </style:style>
    <style:style style:name="Tablica5.B1" style:family="table-cell">
      <style:table-cell-properties style:vertical-align="middle" fo:background-color="#e7f0f9" fo:padding-left="0.071cm" fo:padding-right="0.071cm" fo:padding-top="0cm" fo:padding-bottom="0cm" fo:border-left="1pt solid #dadada" fo:border-right="1pt solid #dadada" fo:border-top="1.5pt solid #bababa" fo:border-bottom="1pt solid #bababa">
        <style:background-image/>
      </style:table-cell-properties>
    </style:style>
    <style:style style:name="Tablica5.F1" style:family="table-cell">
      <style:table-cell-properties style:vertical-align="middle" fo:background-color="#e7f0f9" fo:padding-left="0.071cm" fo:padding-right="0.071cm" fo:padding-top="0cm" fo:padding-bottom="0cm" fo:border-left="1pt solid #dadada" fo:border-right="1.5pt solid #bababa" fo:border-top="1.5pt solid #bababa" fo:border-bottom="1pt solid #bababa">
        <style:background-image/>
      </style:table-cell-properties>
    </style:style>
    <style:style style:name="Tablica5.2" style:family="table-row">
      <style:table-row-properties style:min-row-height="0.988cm" fo:keep-together="always"/>
    </style:style>
    <style:style style:name="Tablica5.A2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.5pt solid #bababa"/>
    </style:style>
    <style:style style:name="Tablica5.B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5.C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5.D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5.E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5.F2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.5pt solid #bababa"/>
    </style:style>
    <style:style style:name="Tablica6" style:family="table">
      <style:table-properties style:width="15.875cm" fo:margin-left="0.097cm" fo:margin-top="0cm" fo:margin-bottom="0cm" table:align="left" style:writing-mode="lr-tb"/>
    </style:style>
    <style:style style:name="Tablica6.A" style:family="table-column">
      <style:table-column-properties style:column-width="1.556cm"/>
    </style:style>
    <style:style style:name="Tablica6.B" style:family="table-column">
      <style:table-column-properties style:column-width="7.07cm"/>
    </style:style>
    <style:style style:name="Tablica6.D" style:family="table-column">
      <style:table-column-properties style:column-width="4.138cm"/>
    </style:style>
    <style:style style:name="Tablica6.1" style:family="table-row">
      <style:table-row-properties fo:keep-together="always"/>
    </style:style>
    <style:style style:name="Tablica6.A1" style:family="table-cell">
      <style:table-cell-properties style:vertical-align="middle" fo:background-color="#e7f0f9" fo:padding-left="0.071cm" fo:padding-right="0.071cm" fo:padding-top="0cm" fo:padding-bottom="0cm" fo:border-left="1.5pt solid #bababa" fo:border-right="1pt solid #dadada" fo:border-top="1.5pt solid #bababa" fo:border-bottom="1pt solid #bababa">
        <style:background-image/>
      </style:table-cell-properties>
    </style:style>
    <style:style style:name="Tablica6.B1" style:family="table-cell">
      <style:table-cell-properties style:vertical-align="middle" fo:background-color="#e7f0f9" fo:padding-left="0.071cm" fo:padding-right="0.071cm" fo:padding-top="0cm" fo:padding-bottom="0cm" fo:border-left="1pt solid #dadada" fo:border-right="1pt solid #dadada" fo:border-top="1.5pt solid #bababa" fo:border-bottom="1pt solid #bababa">
        <style:background-image/>
      </style:table-cell-properties>
    </style:style>
    <style:style style:name="Tablica6.E1" style:family="table-cell">
      <style:table-cell-properties style:vertical-align="middle" fo:background-color="#e7f0f9" fo:padding-left="0.071cm" fo:padding-right="0.071cm" fo:padding-top="0cm" fo:padding-bottom="0cm" fo:border-left="1pt solid #dadada" fo:border-right="1.5pt solid #bababa" fo:border-top="1.5pt solid #bababa" fo:border-bottom="1pt solid #bababa">
        <style:background-image/>
      </style:table-cell-properties>
    </style:style>
    <style:style style:name="Tablica6.2" style:family="table-row">
      <style:table-row-properties style:min-row-height="0.988cm" fo:keep-together="always"/>
    </style:style>
    <style:style style:name="Tablica6.A2" style:family="table-cell">
      <style:table-cell-properties style:vertical-align="middle" fo:padding-left="0.071cm" fo:padding-right="0.071cm" fo:padding-top="0cm" fo:padding-bottom="0cm" fo:border-left="1.5pt solid #bababa" fo:border-right="1pt solid #dadada" fo:border-top="1pt solid #bababa" fo:border-bottom="1.5pt solid #bababa"/>
    </style:style>
    <style:style style:name="Tablica6.B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6.C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6.D2" style:family="table-cell">
      <style:table-cell-properties style:vertical-align="middle" fo:padding-left="0.071cm" fo:padding-right="0.071cm" fo:padding-top="0cm" fo:padding-bottom="0cm" fo:border-left="1pt solid #dadada" fo:border-right="1pt solid #dadada" fo:border-top="1pt solid #bababa" fo:border-bottom="1.5pt solid #bababa"/>
    </style:style>
    <style:style style:name="Tablica6.E2" style:family="table-cell">
      <style:table-cell-properties style:vertical-align="middle" fo:padding-left="0.071cm" fo:padding-right="0.071cm" fo:padding-top="0cm" fo:padding-bottom="0cm" fo:border-left="1pt solid #dadada" fo:border-right="1.5pt solid #bababa" fo:border-top="1pt solid #bababa" fo:border-bottom="1.5pt solid #bababa"/>
    </style:style>
    <style:style style:name="P1" style:family="paragraph" style:parent-style-name="Standard">
      <style:paragraph-properties fo:line-height="100%" fo:text-align="center" style:justify-single-word="false"/>
    </style:style>
    <style:style style:name="P2" style:family="paragraph" style:parent-style-name="Standard">
      <style:paragraph-properties fo:line-height="100%" fo:text-align="justify" style:justify-single-word="false"/>
    </style:style>
    <style:style style:name="P3" style:family="paragraph" style:parent-style-name="Standard">
      <style:paragraph-properties fo:margin-top="0cm" fo:margin-bottom="0cm" style:contextual-spacing="false"/>
    </style:style>
    <style:style style:name="P4" style:family="paragraph" style:parent-style-name="Standard">
      <style:paragraph-properties fo:margin-top="0cm" fo:margin-bottom="0cm" style:contextual-spacing="false" fo:line-height="100%" fo:orphans="0" fo:widows="0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keep-together="always" fo:orphans="0" fo:widows="0" fo:keep-with-next="always"/>
    </style:style>
    <style:style style:name="P6" style:family="paragraph" style:parent-style-name="Standard">
      <style:paragraph-properties fo:margin-top="0cm" fo:margin-bottom="0cm" style:contextual-spacing="false" fo:line-height="100%" fo:keep-together="always" fo:orphans="0" fo:widows="0" fo:keep-with-next="always"/>
    </style:style>
    <style:style style:name="P7" style:family="paragraph" style:parent-style-name="Standard">
      <style:paragraph-properties fo:margin-top="0cm" fo:margin-bottom="0cm" style:contextual-spacing="false" fo:line-height="100%" fo:text-align="end" style:justify-single-word="false" fo:keep-together="always" fo:orphans="0" fo:widows="0" fo:keep-with-next="always"/>
    </style:style>
    <style:style style:name="P8" style:family="paragraph" style:parent-style-name="Standard">
      <style:paragraph-properties fo:line-height="100%" fo:text-align="center" style:justify-single-word="false" fo:keep-with-next="always"/>
    </style:style>
    <style:style style:name="T1" style:family="text">
      <style:text-properties fo:font-weight="bold" style:font-weight-asian="bold"/>
    </style:style>
    <style:style style:name="T2" style:family="text">
      <style:text-properties fo:font-size="14pt" fo:font-weight="bold" style:font-size-asian="14pt" style:font-weight-asian="bold"/>
    </style:style>
    <style:style style:name="T3" style:family="text">
      <style:text-properties fo:font-size="14pt" style:font-size-asian="14pt"/>
    </style:style>
    <style:style style:name="T4" style:family="text">
      <style:text-properties fo:font-size="9pt" fo:font-weight="bold" style:font-size-asian="9pt" style:font-weight-asian="bold"/>
    </style:style>
    <style:style style:name="T5" style:family="text">
      <style:text-properties fo:font-size="9pt" style:font-size-asian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ica1" table:style-name="Tablica1">
        <table:table-column table:style-name="Tablica1.A"/>
        <table:table-column table:style-name="Tablica1.B"/>
        <table:table-row table:style-name="Tablica1.1">
          <table:table-cell table:style-name="Tablica1.A1" office:value-type="string">
            <text:p text:style-name="P4"><text:span text:style-name="T1">RKP broj</text:span></text:p>
          </table:table-cell>
          <table:table-cell table:style-name="Tablica1.A1" office:value-type="string">
            <text:p text:style-name="P4">11293</text:p>
          </table:table-cell>
        </table:table-row>
        <table:table-row table:style-name="Tablica1.1">
          <table:table-cell table:style-name="Tablica1.A1" office:value-type="string">
            <text:p text:style-name="P4"><text:span text:style-name="T1">Naziv obveznika</text:span></text:p>
          </table:table-cell>
          <table:table-cell table:style-name="Tablica1.A1" office:value-type="string">
            <text:p text:style-name="P4">OSNOVNA ŠKOLA PODMURVICE</text:p>
          </table:table-cell>
        </table:table-row>
        <table:table-row table:style-name="Tablica1.1">
          <table:table-cell table:style-name="Tablica1.A1" office:value-type="string">
            <text:p text:style-name="P4"><text:span text:style-name="T1">Razina</text:span></text:p>
          </table:table-cell>
          <table:table-cell table:style-name="Tablica1.A1" office:value-type="string">
            <text:p text:style-name="P4">31</text:p>
          </table:table-cell>
        </table:table-row>
      </table:table>
      <text:p text:style-name="Standard"><text:line-break/></text:p>
      <text:p text:style-name="P1"><text:span text:style-name="T2">BILJEŠKE UZ FINANCIJSKE IZVJEŠTAJE</text:span></text:p>
      <text:p text:style-name="P1"><text:span text:style-name="T2">ZA RAZDOBLJE</text:span></text:p>
      <text:p text:style-name="P1"><text:span text:style-name="T2">I - VI 2026.</text:span></text:p>
      <text:p text:style-name="Standard"/>
      <text:p text:style-name="P8"><text:span text:style-name="T2">Izvještaj o prihodima i rashodima, primicima i izdacima</text:span></text:p>
      <text:p text:style-name="P8"><text:span text:style-name="T3">Bilješka 1.</text:span></text:p>
      <table:table table:name="Tablica2" table:style-name="Tablica2">
        <table:table-column table:style-name="Tablica2.A"/>
        <table:table-column table:style-name="Tablica2.B"/>
        <table:table-column table:style-name="Tablica2.C"/>
        <table:table-column table:style-name="Tablica2.D"/>
        <table:table-column table:style-name="Tablica2.E"/>
        <table:table-column table:style-name="Tablica2.A"/>
        <table:table-row table:style-name="Tablica2.1">
          <table:table-cell table:style-name="Tablica2.A1" office:value-type="string">
            <text:p text:style-name="P5"><text:span text:style-name="T4">Račun iz rač. plana</text:span></text:p>
          </table:table-cell>
          <table:table-cell table:style-name="Tablica2.B1" office:value-type="string">
            <text:p text:style-name="P5"><text:span text:style-name="T4">Opis stavke</text:span></text:p>
          </table:table-cell>
          <table:table-cell table:style-name="Tablica2.B1" office:value-type="string">
            <text:p text:style-name="P5"><text:span text:style-name="T4">Šifra</text:span></text:p>
          </table:table-cell>
          <table:table-cell table:style-name="Tablica2.B1" office:value-type="string">
            <text:p text:style-name="P5"><text:span text:style-name="T4">Ostvareno u izvještajnom razdoblju prethodne godine</text:span></text:p>
          </table:table-cell>
          <table:table-cell table:style-name="Tablica2.B1" office:value-type="string">
            <text:p text:style-name="P5"><text:span text:style-name="T4">Ostvareno u izvještajnom razdoblju tekuće godine</text:span></text:p>
          </table:table-cell>
          <table:table-cell table:style-name="Tablica2.F1" office:value-type="string">
            <text:p text:style-name="P5"><text:span text:style-name="T4">Indeks (%)</text:span></text:p>
          </table:table-cell>
        </table:table-row>
        <table:table-row table:style-name="Tablica2.2">
          <table:table-cell table:style-name="Tablica2.A2" office:value-type="string">
            <text:p text:style-name="P6"><text:span text:style-name="T5">6</text:span></text:p>
          </table:table-cell>
          <table:table-cell table:style-name="Tablica2.B2" office:value-type="string">
            <text:p text:style-name="P6"><text:span text:style-name="T5">PRIHODI POSLOVANJA (šifre 61+62+63+64+65+66+67+68)</text:span></text:p>
          </table:table-cell>
          <table:table-cell table:style-name="Tablica2.C2" office:value-type="string">
            <text:p text:style-name="P6"><text:span text:style-name="T5">6</text:span></text:p>
          </table:table-cell>
          <table:table-cell table:style-name="Tablica2.D2" office:value-type="string">
            <text:p text:style-name="P7"><text:span text:style-name="T5">1.132.520,95</text:span></text:p>
          </table:table-cell>
          <table:table-cell table:style-name="Tablica2.E2" office:value-type="string">
            <text:p text:style-name="P7"><text:span text:style-name="T5">1.142.953,59</text:span></text:p>
          </table:table-cell>
          <table:table-cell table:style-name="Tablica2.F2" office:value-type="string">
            <text:p text:style-name="P7"><text:span text:style-name="T5">100,9</text:span></text:p>
          </table:table-cell>
        </table:table-row>
        <table:table-row table:style-name="Tablica2.2">
          <table:table-cell table:style-name="Tablica2.A3" office:value-type="string">
            <text:p text:style-name="P6"><text:span text:style-name="T5">3</text:span></text:p>
          </table:table-cell>
          <table:table-cell table:style-name="Tablica2.B3" office:value-type="string">
            <text:p text:style-name="P6"><text:span text:style-name="T5">RASHODI POSLOVANJA (šifre 31+32+34+35+36+37+38)</text:span></text:p>
          </table:table-cell>
          <table:table-cell table:style-name="Tablica2.C3" office:value-type="string">
            <text:p text:style-name="P6"><text:span text:style-name="T5">3</text:span></text:p>
          </table:table-cell>
          <table:table-cell table:style-name="Tablica2.D3" office:value-type="string">
            <text:p text:style-name="P7"><text:span text:style-name="T5">1.165.751,55</text:span></text:p>
          </table:table-cell>
          <table:table-cell table:style-name="Tablica2.E3" office:value-type="string">
            <text:p text:style-name="P7"><text:span text:style-name="T5">1.112.485,86</text:span></text:p>
          </table:table-cell>
          <table:table-cell table:style-name="Tablica2.F3" office:value-type="string">
            <text:p text:style-name="P7"><text:span text:style-name="T5">95,4</text:span></text:p>
          </table:table-cell>
        </table:table-row>
        <table:table-row table:style-name="Tablica2.2">
          <table:table-cell table:style-name="Tablica2.A4" office:value-type="string">
            <text:p text:style-name="P6"/>
          </table:table-cell>
          <table:table-cell table:style-name="Tablica2.B4" office:value-type="string">
            <text:p text:style-name="P6"><text:span text:style-name="T4">VIŠAK PRIHODA POSLOVANJA (šifre 6-Z005)</text:span></text:p>
          </table:table-cell>
          <table:table-cell table:style-name="Tablica2.C4" office:value-type="string">
            <text:p text:style-name="P6"><text:span text:style-name="T4">X001</text:span></text:p>
          </table:table-cell>
          <table:table-cell table:style-name="Tablica2.D4" office:value-type="string">
            <text:p text:style-name="P7"><text:span text:style-name="T4">0,00</text:span></text:p>
          </table:table-cell>
          <table:table-cell table:style-name="Tablica2.E4" office:value-type="string">
            <text:p text:style-name="P7"><text:span text:style-name="T4">30.467,73</text:span></text:p>
          </table:table-cell>
          <table:table-cell table:style-name="Tablica2.F4" office:value-type="string">
            <text:p text:style-name="P7"><text:span text:style-name="T4">-</text:span></text:p>
          </table:table-cell>
        </table:table-row>
        <table:table-row table:style-name="Tablica2.2">
          <table:table-cell table:style-name="Tablica2.A5" office:value-type="string">
            <text:p text:style-name="P6"><text:span text:style-name="T5">7</text:span></text:p>
          </table:table-cell>
          <table:table-cell table:style-name="Tablica2.B5" office:value-type="string">
            <text:p text:style-name="P6"><text:span text:style-name="T5">Prihodi od prodaje nefinancijske imovine (šifre 71+72+73+74)</text:span></text:p>
          </table:table-cell>
          <table:table-cell table:style-name="Tablica2.C5" office:value-type="string">
            <text:p text:style-name="P6"><text:span text:style-name="T5">7</text:span></text:p>
          </table:table-cell>
          <table:table-cell table:style-name="Tablica2.D5" office:value-type="string">
            <text:p text:style-name="P7"><text:span text:style-name="T5">0,00</text:span></text:p>
          </table:table-cell>
          <table:table-cell table:style-name="Tablica2.E5" office:value-type="string">
            <text:p text:style-name="P7"><text:span text:style-name="T5">0,00</text:span></text:p>
          </table:table-cell>
          <table:table-cell table:style-name="Tablica2.F5" office:value-type="string">
            <text:p text:style-name="P7"><text:span text:style-name="T5">-</text:span></text:p>
          </table:table-cell>
        </table:table-row>
        <table:table-row table:style-name="Tablica2.2">
          <table:table-cell table:style-name="Tablica2.A6" office:value-type="string">
            <text:p text:style-name="P6"><text:span text:style-name="T5">4</text:span></text:p>
          </table:table-cell>
          <table:table-cell table:style-name="Tablica2.B6" office:value-type="string">
            <text:p text:style-name="P6"><text:span text:style-name="T5">Rashodi za nabavu nefinancijske imovine (šifre 41+42+43+44+45)</text:span></text:p>
          </table:table-cell>
          <table:table-cell table:style-name="Tablica2.C6" office:value-type="string">
            <text:p text:style-name="P6"><text:span text:style-name="T5">4</text:span></text:p>
          </table:table-cell>
          <table:table-cell table:style-name="Tablica2.D6" office:value-type="string">
            <text:p text:style-name="P7"><text:span text:style-name="T5">0,00</text:span></text:p>
          </table:table-cell>
          <table:table-cell table:style-name="Tablica2.E6" office:value-type="string">
            <text:p text:style-name="P7"><text:span text:style-name="T5">2.050,00</text:span></text:p>
          </table:table-cell>
          <table:table-cell table:style-name="Tablica2.F6" office:value-type="string">
            <text:p text:style-name="P7"><text:span text:style-name="T5">-</text:span></text:p>
          </table:table-cell>
        </table:table-row>
        <table:table-row table:style-name="Tablica2.2">
          <table:table-cell table:style-name="Tablica2.A7" office:value-type="string">
            <text:p text:style-name="P6"/>
          </table:table-cell>
          <table:table-cell table:style-name="Tablica2.B7" office:value-type="string">
            <text:p text:style-name="P6"><text:span text:style-name="T4">MANJAK PRIHODA OD NEFINANCIJSKE IMOVINE (šifre 4-7)</text:span></text:p>
          </table:table-cell>
          <table:table-cell table:style-name="Tablica2.C7" office:value-type="string">
            <text:p text:style-name="P6"><text:span text:style-name="T4">Y002</text:span></text:p>
          </table:table-cell>
          <table:table-cell table:style-name="Tablica2.D7" office:value-type="string">
            <text:p text:style-name="P7"><text:span text:style-name="T4">0,00</text:span></text:p>
          </table:table-cell>
          <table:table-cell table:style-name="Tablica2.E7" office:value-type="string">
            <text:p text:style-name="P7"><text:span text:style-name="T4">2.050,00</text:span></text:p>
          </table:table-cell>
          <table:table-cell table:style-name="Tablica2.F7" office:value-type="string">
            <text:p text:style-name="P7"><text:span text:style-name="T4">-</text:span></text:p>
          </table:table-cell>
        </table:table-row>
        <table:table-row table:style-name="Tablica2.2">
          <table:table-cell table:style-name="Tablica2.A8" office:value-type="string">
            <text:p text:style-name="P6"><text:span text:style-name="T5">8</text:span></text:p>
          </table:table-cell>
          <table:table-cell table:style-name="Tablica2.B8" office:value-type="string">
            <text:p text:style-name="P6"><text:span text:style-name="T5">Primici od financijske imovine i zaduživanja (šifre 81+82+83+84+85)</text:span></text:p>
          </table:table-cell>
          <table:table-cell table:style-name="Tablica2.C8" office:value-type="string">
            <text:p text:style-name="P6"><text:span text:style-name="T5">8</text:span></text:p>
          </table:table-cell>
          <table:table-cell table:style-name="Tablica2.D8" office:value-type="string">
            <text:p text:style-name="P7"><text:span text:style-name="T5">0,00</text:span></text:p>
          </table:table-cell>
          <table:table-cell table:style-name="Tablica2.E8" office:value-type="string">
            <text:p text:style-name="P7"><text:span text:style-name="T5">0,00</text:span></text:p>
          </table:table-cell>
          <table:table-cell table:style-name="Tablica2.F8" office:value-type="string">
            <text:p text:style-name="P7"><text:span text:style-name="T5">-</text:span></text:p>
          </table:table-cell>
        </table:table-row>
        <table:table-row table:style-name="Tablica2.2">
          <table:table-cell table:style-name="Tablica2.A9" office:value-type="string">
            <text:p text:style-name="P6"><text:span text:style-name="T5">5</text:span></text:p>
          </table:table-cell>
          <table:table-cell table:style-name="Tablica2.B9" office:value-type="string">
            <text:p text:style-name="P6"><text:span text:style-name="T5">Izdaci za financijsku imovinu i otplate zajmova (šifre 51+52+53+54+55)</text:span></text:p>
          </table:table-cell>
          <table:table-cell table:style-name="Tablica2.C9" office:value-type="string">
            <text:p text:style-name="P6"><text:span text:style-name="T5">5</text:span></text:p>
          </table:table-cell>
          <table:table-cell table:style-name="Tablica2.D9" office:value-type="string">
            <text:p text:style-name="P7"><text:span text:style-name="T5">0,00</text:span></text:p>
          </table:table-cell>
          <table:table-cell table:style-name="Tablica2.E9" office:value-type="string">
            <text:p text:style-name="P7"><text:span text:style-name="T5">0,00</text:span></text:p>
          </table:table-cell>
          <table:table-cell table:style-name="Tablica2.F9" office:value-type="string">
            <text:p text:style-name="P7"><text:span text:style-name="T5">-</text:span></text:p>
          </table:table-cell>
        </table:table-row>
        <table:table-row table:style-name="Tablica2.2">
          <table:table-cell table:style-name="Tablica2.A10" office:value-type="string">
            <text:p text:style-name="P6"/>
          </table:table-cell>
          <table:table-cell table:style-name="Tablica2.B10" office:value-type="string">
            <text:p text:style-name="P6"><text:span text:style-name="T4">VIŠAK/MANJAK PRIMITAKA OD FINANCIJSKE IMOVINE I ZADUŽIVANJA (šifre 8-5, 5-8)</text:span></text:p>
          </table:table-cell>
          <table:table-cell table:style-name="Tablica2.C10" office:value-type="string">
            <text:p text:style-name="P6"><text:span text:style-name="T4">X003, Y003</text:span></text:p>
          </table:table-cell>
          <table:table-cell table:style-name="Tablica2.D10" office:value-type="string">
            <text:p text:style-name="P7"><text:span text:style-name="T4">0,00</text:span></text:p>
          </table:table-cell>
          <table:table-cell table:style-name="Tablica2.E10" office:value-type="string">
            <text:p text:style-name="P7"><text:span text:style-name="T4">0,00</text:span></text:p>
          </table:table-cell>
          <table:table-cell table:style-name="Tablica2.F10" office:value-type="string">
            <text:p text:style-name="P7"><text:span text:style-name="T4">-</text:span></text:p>
          </table:table-cell>
        </table:table-row>
        <table:table-row table:style-name="Tablica2.2">
          <table:table-cell table:style-name="Tablica2.A11" office:value-type="string">
            <text:p text:style-name="P6"/>
          </table:table-cell>
          <table:table-cell table:style-name="Tablica2.B11" office:value-type="string">
            <text:p text:style-name="P6"><text:span text:style-name="T4">VIŠAK PRIHODA I PRIMITAKA (šifre X678-Y345)</text:span></text:p>
          </table:table-cell>
          <table:table-cell table:style-name="Tablica2.C11" office:value-type="string">
            <text:p text:style-name="P6"><text:span text:style-name="T4">X005</text:span></text:p>
          </table:table-cell>
          <table:table-cell table:style-name="Tablica2.D11" office:value-type="string">
            <text:p text:style-name="P7"><text:span text:style-name="T4">0,00</text:span></text:p>
          </table:table-cell>
          <table:table-cell table:style-name="Tablica2.E11" office:value-type="string">
            <text:p text:style-name="P7"><text:span text:style-name="T4">28.417,73</text:span></text:p>
          </table:table-cell>
          <table:table-cell table:style-name="Tablica2.F11" office:value-type="string">
            <text:p text:style-name="P7"><text:span text:style-name="T4">-</text:span></text:p>
          </table:table-cell>
        </table:table-row>
      </table:table>
      <text:p text:style-name="P3"/>
      <text:p text:style-name="Standard">Višak prihoda ostvaren je radi povećanja osnovice plaća, povećanja<text:bookmark text:name="_GoBack"/> režijskih troškova te troškova namirnica, materijala i usluga. Također povećanje se odnosi i na dobivanje novih programa od strane MZOM-a kao što su program rada sa darovitim učenicima, preventivni programi, Masterchef te prihod ostvaren radi 140. obljetnice OŠ Podmurvice.</text:p>
      <text:p text:style-name="Standard"><text:line-break/></text:p>
      <text:p text:style-name="P8"><text:soft-page-break/><text:span text:style-name="T3">Bilješka 2.</text:span></text:p>
      <table:table table:name="Tablica3" table:style-name="Tablica3">
        <table:table-column table:style-name="Tablica3.A"/>
        <table:table-column table:style-name="Tablica3.B"/>
        <table:table-column table:style-name="Tablica3.C"/>
        <table:table-column table:style-name="Tablica3.D"/>
        <table:table-column table:style-name="Tablica3.E"/>
        <table:table-column table:style-name="Tablica3.A"/>
        <table:table-row table:style-name="Tablica3.1">
          <table:table-cell table:style-name="Tablica3.A1" office:value-type="string">
            <text:p text:style-name="P5"><text:span text:style-name="T4">Račun iz rač. plana</text:span></text:p>
          </table:table-cell>
          <table:table-cell table:style-name="Tablica3.B1" office:value-type="string">
            <text:p text:style-name="P5"><text:span text:style-name="T4">Opis stavke</text:span></text:p>
          </table:table-cell>
          <table:table-cell table:style-name="Tablica3.B1" office:value-type="string">
            <text:p text:style-name="P5"><text:span text:style-name="T4">Šifra</text:span></text:p>
          </table:table-cell>
          <table:table-cell table:style-name="Tablica3.B1" office:value-type="string">
            <text:p text:style-name="P5"><text:span text:style-name="T4">Ostvareno u izvještajnom razdoblju prethodne godine</text:span></text:p>
          </table:table-cell>
          <table:table-cell table:style-name="Tablica3.B1" office:value-type="string">
            <text:p text:style-name="P5"><text:span text:style-name="T4">Ostvareno u izvještajnom razdoblju tekuće godine</text:span></text:p>
          </table:table-cell>
          <table:table-cell table:style-name="Tablica3.F1" office:value-type="string">
            <text:p text:style-name="P5"><text:span text:style-name="T4">Indeks (%)</text:span></text:p>
          </table:table-cell>
        </table:table-row>
        <table:table-row table:style-name="Tablica3.2">
          <table:table-cell table:style-name="Tablica3.A2" office:value-type="string">
            <text:p text:style-name="P6"><text:span text:style-name="T5">3232</text:span></text:p>
          </table:table-cell>
          <table:table-cell table:style-name="Tablica3.B2" office:value-type="string">
            <text:p text:style-name="P6"><text:span text:style-name="T5">Usluge tekućeg i investicijskog održavanja</text:span></text:p>
          </table:table-cell>
          <table:table-cell table:style-name="Tablica3.C2" office:value-type="string">
            <text:p text:style-name="P6"><text:span text:style-name="T5">3232</text:span></text:p>
          </table:table-cell>
          <table:table-cell table:style-name="Tablica3.D2" office:value-type="string">
            <text:p text:style-name="P7"><text:span text:style-name="T5">1.628,75</text:span></text:p>
          </table:table-cell>
          <table:table-cell table:style-name="Tablica3.E2" office:value-type="string">
            <text:p text:style-name="P7"><text:span text:style-name="T5">2.206,25</text:span></text:p>
          </table:table-cell>
          <table:table-cell table:style-name="Tablica3.F2" office:value-type="string">
            <text:p text:style-name="P7"><text:span text:style-name="T5">135,5</text:span></text:p>
          </table:table-cell>
        </table:table-row>
      </table:table>
      <text:p text:style-name="P3"/>
      <text:p text:style-name="Standard">Rashod je uvećan zbog kvara na elektromagnetskom plinskom ventilu i presostatu.</text:p>
      <text:p text:style-name="Standard"/>
      <text:p text:style-name="P8"><text:span text:style-name="T3">Bilješka 3.</text:span></text:p>
      <table:table table:name="Tablica4" table:style-name="Tablica4">
        <table:table-column table:style-name="Tablica4.A"/>
        <table:table-column table:style-name="Tablica4.B"/>
        <table:table-column table:style-name="Tablica4.C"/>
        <table:table-column table:style-name="Tablica4.D"/>
        <table:table-column table:style-name="Tablica4.E"/>
        <table:table-column table:style-name="Tablica4.A"/>
        <table:table-row table:style-name="Tablica4.1">
          <table:table-cell table:style-name="Tablica4.A1" office:value-type="string">
            <text:p text:style-name="P5"><text:span text:style-name="T4">Račun iz rač. plana</text:span></text:p>
          </table:table-cell>
          <table:table-cell table:style-name="Tablica4.B1" office:value-type="string">
            <text:p text:style-name="P5"><text:span text:style-name="T4">Opis stavke</text:span></text:p>
          </table:table-cell>
          <table:table-cell table:style-name="Tablica4.B1" office:value-type="string">
            <text:p text:style-name="P5"><text:span text:style-name="T4">Šifra</text:span></text:p>
          </table:table-cell>
          <table:table-cell table:style-name="Tablica4.B1" office:value-type="string">
            <text:p text:style-name="P5"><text:span text:style-name="T4">Ostvareno u izvještajnom razdoblju prethodne godine</text:span></text:p>
          </table:table-cell>
          <table:table-cell table:style-name="Tablica4.B1" office:value-type="string">
            <text:p text:style-name="P5"><text:span text:style-name="T4">Ostvareno u izvještajnom razdoblju tekuće godine</text:span></text:p>
          </table:table-cell>
          <table:table-cell table:style-name="Tablica4.F1" office:value-type="string">
            <text:p text:style-name="P5"><text:span text:style-name="T4">Indeks (%)</text:span></text:p>
          </table:table-cell>
        </table:table-row>
        <table:table-row table:style-name="Tablica4.2">
          <table:table-cell table:style-name="Tablica4.A2" office:value-type="string">
            <text:p text:style-name="P6"><text:span text:style-name="T5">92221</text:span></text:p>
          </table:table-cell>
          <table:table-cell table:style-name="Tablica4.B2" office:value-type="string">
            <text:p text:style-name="P6"><text:span text:style-name="T5">Manjak prihoda poslovanja - preneseni</text:span></text:p>
          </table:table-cell>
          <table:table-cell table:style-name="Tablica4.C2" office:value-type="string">
            <text:p text:style-name="P6"><text:span text:style-name="T5">92221</text:span></text:p>
          </table:table-cell>
          <table:table-cell table:style-name="Tablica4.D2" office:value-type="string">
            <text:p text:style-name="P7"><text:span text:style-name="T5">28.999,78</text:span></text:p>
          </table:table-cell>
          <table:table-cell table:style-name="Tablica4.E2" office:value-type="string">
            <text:p text:style-name="P7"><text:span text:style-name="T5">196.869,97</text:span></text:p>
          </table:table-cell>
          <table:table-cell table:style-name="Tablica4.F2" office:value-type="string">
            <text:p text:style-name="P7"><text:span text:style-name="T5">678,9</text:span></text:p>
          </table:table-cell>
        </table:table-row>
      </table:table>
      <text:p text:style-name="P3"/>
      <text:p text:style-name="Standard">Manjak je povećan zbog promjene načina evidentiranja troškova. Konto 193 više se ne koristi, te se troškovi knjiže prema načelu nastanka događaja. Navedena promjena odnosi se na plaću i režije za prosinac 2025. godine koja je imala prihodovnu stranu u 2026. godini.</text:p>
      <text:p text:style-name="Standard"/>
      <text:p text:style-name="P8"><text:span text:style-name="T3">Bilješka 4.</text:span></text:p>
      <table:table table:name="Tablica5" table:style-name="Tablica5">
        <table:table-column table:style-name="Tablica5.A"/>
        <table:table-column table:style-name="Tablica5.B"/>
        <table:table-column table:style-name="Tablica5.C"/>
        <table:table-column table:style-name="Tablica5.D"/>
        <table:table-column table:style-name="Tablica5.E"/>
        <table:table-column table:style-name="Tablica5.A"/>
        <table:table-row table:style-name="Tablica5.1">
          <table:table-cell table:style-name="Tablica5.A1" office:value-type="string">
            <text:p text:style-name="P5"><text:span text:style-name="T4">Račun iz rač. plana</text:span></text:p>
          </table:table-cell>
          <table:table-cell table:style-name="Tablica5.B1" office:value-type="string">
            <text:p text:style-name="P5"><text:span text:style-name="T4">Opis stavke</text:span></text:p>
          </table:table-cell>
          <table:table-cell table:style-name="Tablica5.B1" office:value-type="string">
            <text:p text:style-name="P5"><text:span text:style-name="T4">Šifra</text:span></text:p>
          </table:table-cell>
          <table:table-cell table:style-name="Tablica5.B1" office:value-type="string">
            <text:p text:style-name="P5"><text:span text:style-name="T4">Ostvareno u izvještajnom razdoblju prethodne godine</text:span></text:p>
          </table:table-cell>
          <table:table-cell table:style-name="Tablica5.B1" office:value-type="string">
            <text:p text:style-name="P5"><text:span text:style-name="T4">Ostvareno u izvještajnom razdoblju tekuće godine</text:span></text:p>
          </table:table-cell>
          <table:table-cell table:style-name="Tablica5.F1" office:value-type="string">
            <text:p text:style-name="P5"><text:span text:style-name="T4">Indeks (%)</text:span></text:p>
          </table:table-cell>
        </table:table-row>
        <table:table-row table:style-name="Tablica5.2">
          <table:table-cell table:style-name="Tablica5.A2" office:value-type="string">
            <text:p text:style-name="P6"><text:span text:style-name="T5">422</text:span></text:p>
          </table:table-cell>
          <table:table-cell table:style-name="Tablica5.B2" office:value-type="string">
            <text:p text:style-name="P6"><text:span text:style-name="T5">Postrojenja i oprema (šifre 4221 do 4228)</text:span></text:p>
          </table:table-cell>
          <table:table-cell table:style-name="Tablica5.C2" office:value-type="string">
            <text:p text:style-name="P6"><text:span text:style-name="T5">422</text:span></text:p>
          </table:table-cell>
          <table:table-cell table:style-name="Tablica5.D2" office:value-type="string">
            <text:p text:style-name="P7"><text:span text:style-name="T5">0,00</text:span></text:p>
          </table:table-cell>
          <table:table-cell table:style-name="Tablica5.E2" office:value-type="string">
            <text:p text:style-name="P7"><text:span text:style-name="T5">2.050,00</text:span></text:p>
          </table:table-cell>
          <table:table-cell table:style-name="Tablica5.F2" office:value-type="string">
            <text:p text:style-name="P7"><text:span text:style-name="T5">-</text:span></text:p>
          </table:table-cell>
        </table:table-row>
      </table:table>
      <text:p text:style-name="P3"/>
      <text:p text:style-name="Standard">Rashod se odnosi na nabavu nove nape za školsku kuhinju.</text:p>
      <text:p text:style-name="Standard"/>
      <text:p text:style-name="P8"><text:span text:style-name="T2">Izvještaj o obvezama</text:span></text:p>
      <text:p text:style-name="P8"><text:span text:style-name="T3">Bilješka 5.</text:span></text:p>
      <table:table table:name="Tablica6" table:style-name="Tablica6">
        <table:table-column table:style-name="Tablica6.A"/>
        <table:table-column table:style-name="Tablica6.B"/>
        <table:table-column table:style-name="Tablica6.A"/>
        <table:table-column table:style-name="Tablica6.D"/>
        <table:table-column table:style-name="Tablica6.A"/>
        <table:table-row table:style-name="Tablica6.1">
          <table:table-cell table:style-name="Tablica6.A1" office:value-type="string">
            <text:p text:style-name="P5"><text:span text:style-name="T4">Račun iz rač. plana</text:span></text:p>
          </table:table-cell>
          <table:table-cell table:style-name="Tablica6.B1" office:value-type="string">
            <text:p text:style-name="P5"><text:span text:style-name="T4">Opis stavke</text:span></text:p>
          </table:table-cell>
          <table:table-cell table:style-name="Tablica6.B1" office:value-type="string">
            <text:p text:style-name="P5"><text:span text:style-name="T4">Šifra</text:span></text:p>
          </table:table-cell>
          <table:table-cell table:style-name="Tablica6.B1" office:value-type="string">
            <text:p text:style-name="P5"><text:span text:style-name="T4">Iznos</text:span></text:p>
          </table:table-cell>
          <table:table-cell table:style-name="Tablica6.E1" office:value-type="string">
            <text:p text:style-name="P5"><text:span text:style-name="T4">Indeks (%)</text:span></text:p>
          </table:table-cell>
        </table:table-row>
        <table:table-row table:style-name="Tablica6.2">
          <table:table-cell table:style-name="Tablica6.A2" office:value-type="string">
            <text:p text:style-name="P6"/>
          </table:table-cell>
          <table:table-cell table:style-name="Tablica6.B2" office:value-type="string">
            <text:p text:style-name="P6"><text:span text:style-name="T5">Stanje dospjelih obveza na kraju izvještajnog razdoblja (šifre V008+D23+D24 + 'D dio 25,26' + D27)</text:span></text:p>
          </table:table-cell>
          <table:table-cell table:style-name="Tablica6.C2" office:value-type="string">
            <text:p text:style-name="P6"><text:span text:style-name="T5">V007</text:span></text:p>
          </table:table-cell>
          <table:table-cell table:style-name="Tablica6.D2" office:value-type="string">
            <text:p text:style-name="P7"><text:span text:style-name="T5">103.374,53</text:span></text:p>
          </table:table-cell>
          <table:table-cell table:style-name="Tablica6.E2" office:value-type="string">
            <text:p text:style-name="P7"><text:span text:style-name="T5">-</text:span></text:p>
          </table:table-cell>
        </table:table-row>
      </table:table>
      <text:p text:style-name="P3"/>
      <text:p text:style-name="Standard">Stanje dospjelih obveza na kraju izvještajnog razdoblja iznosi 103.374,53 eura, pri čemu se najveći dio odnosi na obveze za primljene predujmove. Navedene obveze bit će zatvorene u narednom razdoblju sukladno realizaciji ugovorenih aktivnosti.</text:p>
      <text:p text:style-name="Standard"/>
      <text:p text:style-name="P8"><text:soft-page-break/><text:span text:style-name="T3">Bilješka 6.</text:span></text:p>
      <text:p text:style-name="P2"><text:span text:style-name="T1">EU izvještaj</text:span></text:p>
      <text:p text:style-name="Standard">Škola sudjeluje u 2 Erasmus projekta te ostvaruje sredstva iz fondova Europske unije za sufinanciranje dijela plaća Pomoćnika u nastavi. U izvještajnom razdoblju ostvaren je prihod uplate 6. kruga Erasmus projekta - Biti različit - 17/06/26 u iznosu od 27.976,80 dok će rashod biti ostvaren u drugom dijelu godine. Krajem godine bit će zatvorene obveze za predujam. Pomoćnici u nastavi su financirani iz 4 izvora: 1100, 56111, 5012 i 5011.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hr" fo:country="HR" style:letter-kerning="false" style:font-name-asian="Times New Roman1" style:font-size-asian="12pt" style:language-asian="hr" style:country-asian="H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2pt" fo:language="hr" fo:country="HR" style:letter-kerning="false" style:font-name-asian="Times New Roman1" style:font-size-asian="12pt" style:language-asian="hr" style:country-asian="HR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Tekst_20_balončića_20_Char" style:display-name="Tekst balončića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</meta:initial-creator>
    <dc:creator>Korisnik</dc:creator>
    <meta:editing-cycles>4</meta:editing-cycles>
    <meta:print-date>2026-07-13T08:14:00</meta:print-date>
    <meta:creation-date>2026-07-13T08:14:00</meta:creation-date>
    <dc:date>2026-07-14T06:12:00</dc:date>
    <meta:editing-duration>PT3M</meta:editing-duration>
    <meta:generator>LibreOffice/7.0.1.2$Windows_X86_64 LibreOffice_project/7cbcfc562f6eb6708b5ff7d7397325de9e764452</meta:generator>
    <meta:document-statistic meta:table-count="6" meta:image-count="0" meta:object-count="0" meta:page-count="3" meta:paragraph-count="133" meta:word-count="517" meta:character-count="3382" meta:non-whitespace-character-count="299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